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700000E7600000C82EDC03C99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 Unicode MS1" svg:font-family="'Arial Unicode M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1" text:anchor-type="paragraph" svg:width="3.702cm" svg:height="3.201cm" draw:z-index="0"><draw:image xlink:href="Pictures/2000000700000E7600000C82EDC03C99.svm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 Unicode MS1" svg:font-family="'Arial Unicode M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3-07T16:10:48.53</meta:creation-date>
    <meta:document-statistic meta:table-count="0" meta:image-count="1" meta:object-count="0" meta:page-count="1" meta:paragraph-count="0" meta:word-count="0" meta:character-count="0"/>
    <dc:date>2020-03-07T16:11:32.22</dc:date>
    <meta:editing-duration>PT49S</meta:editing-duration>
    <meta:editing-cycles>1</meta:editing-cycles>
    <meta:generator>OpenOffice/4.1.7$Win32 OpenOffice.org_project/417m1$Build-9800</meta:generator>
  </office:meta>
</office:document-meta>
</file>